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32000000258BDE8C1B6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Grafik1" text:anchor-type="paragraph" svg:width="17cm" svg:height="12.749cm" draw:z-index="0"><draw:image xlink:href="Pictures/100000000000032000000258BDE8C1B6.jpg" xlink:type="simple" xlink:show="embed" xlink:actuate="onLoad"/></draw:frame></text:p>
      <text:p text:style-name="Standard"/>
      <text:p text:style-name="Standard"/>
      <text:p text:style-name="P1">Mit Jörg die Route des Cretes Vosges?</text:p>
      <text:p text:style-name="P1"/>
      <text:p text:style-name="P1">Das wäre bestimmt eine runde Sach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Bernd Zemann</meta:initial-creator>
    <meta:creation-date>2025-12-12T19:26:22.29</meta:creation-date>
    <meta:document-statistic meta:table-count="0" meta:image-count="1" meta:object-count="0" meta:page-count="1" meta:paragraph-count="2" meta:word-count="13" meta:character-count="72"/>
    <dc:date>2025-12-12T19:27:33.29</dc:date>
    <dc:creator>Bernd Zemann</dc:creator>
    <meta:editing-duration>PT1M11S</meta:editing-duration>
    <meta:editing-cycles>1</meta:editing-cycles>
    <meta:generator>OpenOffice/4.1.16$Win32 OpenOffice.org_project/4116m3$Build-9816</meta:generator>
  </office:meta>
</office:document-meta>
</file>