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FA000000BB8C5DAB26B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text-properties fo:font-size="16pt" fo:font-weight="normal" style:font-size-asian="16pt" style:font-weight-asian="normal" style:font-size-complex="16pt" style:font-weight-complex="normal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Grafik1" text:anchor-type="paragraph" svg:width="17cm" svg:height="12.749cm" draw:z-index="0"><draw:image xlink:href="Pictures/1000000000000FA000000BB8C5DAB26B.jpg" xlink:type="simple" xlink:show="embed" xlink:actuate="onLoad"/></draw:frame></text:p>
      <text:p text:style-name="Standard"/>
      <text:p text:style-name="P1">Da wäre noch das 20. Internationale Triumph Sprinter Treffen</text:p>
      <text:p text:style-name="P1"/>
      <text:p text:style-name="P1">oder das Yamaha Tracer7 Treffen</text:p>
      <text:p text:style-name="P1"/>
      <text:p text:style-name="P1">oder mal wieder Irland</text:p>
      <text:p text:style-name="P1"/>
      <text:p text:style-name="P1">oder auch mal wieder Schottland</text:p>
      <text:p text:style-name="P1"/>
      <text:p text:style-name="P1">oder, oder, oder...</text:p>
      <text:p text:style-name="P1"/>
      <text:p text:style-name="P2">ach so, dass da oben war mein Geschäftsauto im Winter</text:p>
      <text:p text:style-name="P2">A.D. 2004, als es noch richtige Winter und keine angeblich</text:p>
      <text:p text:style-name="P2">globale und menschengemachte Erderwärmung gab hi hi hi..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Bernd Zemann</meta:initial-creator>
    <meta:creation-date>2025-12-12T19:29:34.25</meta:creation-date>
    <meta:document-statistic meta:table-count="0" meta:image-count="1" meta:object-count="0" meta:page-count="1" meta:paragraph-count="8" meta:word-count="54" meta:character-count="331"/>
    <dc:date>2025-12-12T19:34:24.06</dc:date>
    <dc:creator>Bernd Zemann</dc:creator>
    <meta:editing-duration>PT4M50S</meta:editing-duration>
    <meta:editing-cycles>1</meta:editing-cycles>
    <meta:generator>OpenOffice/4.1.16$Win32 OpenOffice.org_project/4116m3$Build-9816</meta:generator>
  </office:meta>
</office:document-meta>
</file>